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roenstrook ter hoogte van Centuriedreef 5 te Valkenbur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voornemens is om een perceel grond, dat thans in gebruik is als tuin, ter hoogte van Centuriedreef 5 te Valkenburg te verkopen aan de eigenaar van de naastgelegen woning.</text:p>
            <text:p text:style-name="common-al">Het betreft het perceel kadastraal bekend gemeente Valkenburg, sectie A, nummer 3138, groot 12 m².</text:p>
            <text:p text:style-name="common-al">Geen andere gegadigden Aangezien het om een beperkte strook grond van 12 m² gaat die reeds bij de tuin van de beoogd koper (Centuriedreef 5) in gebruik is en grenst aan diens eigendom, en uitsluitend als siertuin toegevoegd mag worden aan dit aangrenzende perceel, zijn er op grond van de 'Nota uitgifte snippergrond' (vastgesteld op 20 april 2021) redelijkerwijs geen andere gegadigden die in aanmerking komen voor het in eigendom verkrijgen van het perceel.</text:p>
            <text:p text:style-name="common-al">Kort geding Bent u het niet eens met deze verkoop, dan dient u binnen 20 kalenderdagen na dagtekening van deze publicatie een kort geding aanhangig te maken bij de rechtbank Den Haag.</text:p>
            <text:p text:style-name="last-al">Indien u een kort geding aanspant, verzoeken wij u ons dit binnen voornoemde termijn van 20 kalenderdagen schriftelijk mede te delen, bij voorkeur door het per e-mail opsturen van de conceptdagvaarding naar het volgende e-mailadres: <text:a xlink:href="mailto:snippergrond@katwijk.nl" xlink:type="simple"><text:span text:style-name="nadrukondlijn">snippergrond@katwijk.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031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1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rkoop groenstrook ter hoogte van Centuriedreef 5 te Valkenburg</meta:user-defined>
    <meta:user-defined meta:name="DCTERMS.W3CDTF/DCTERMS.available">2026-08-27</meta:user-defined>
    <meta:user-defined meta:name="DCTERMS.W3CDTF/OVERHEIDop.jaargang">2026</meta:user-defined>
    <meta:user-defined meta:name="OVERHEIDop.publicationIssue">400311</meta:user-defined>
    <meta:user-defined meta:name="OVERHEIDop.GmbID/DC.identifier">gmb-2026-400311</meta:user-defined>
    <meta:user-defined meta:name="OVERHEIDop.versieInformatie"/>
  </office:meta>
</office:document-meta>
</file>