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1135523i3284c809-c1d2-467d-ba67-ecec3ab4cf96.png" manifest:media-type="image/png"/>
  <manifest:file-entry manifest:full-path="Pictures/Schermafbeelding2026-08-21135530i07b51b57-54a1-4320-b430-9bd9d5f4f214.png" manifest:media-type="image/png"/>
  <manifest:file-entry manifest:full-path="Pictures/Schermafbeelding2026-08-21135535i5815c05c-d2de-4dc7-a868-c656e5c367a4.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efinitieve spoedbestuursdwang voor een voertuig ter hoogte van Katwijkerbroek 51 te Katwijk</text:p>
      <text:section text:name="zakelijke-mededeling_id1-3-2" text:style-name="zakelijke-mededeling">
        <text:section text:name="zakelijke-mededeling-tekst_id1-3-2-1" text:style-name="zakelijke-mededeling-tekst">
          <text:section text:name="tekst_id1-3-2-1-1" text:style-name="tekst">
            <text:p text:style-name="common-al">
            <draw:frame><draw:text-box><text:section text:name="plaatje_id1-3-2-1-1-1-1" text:style-name="plaatje">
              <text:p text:style-name="illustratie_id1-3-2-1-1-1-1-1"><draw:frame draw:style-name="illustratie_id1-3-2-1-1-1-1-1" text:anchor-type="paragraph" svg:width="50mm" svg:height="58.3mm"><draw:image xlink:href="Pictures/Schermafbeelding2026-08-21135523i3284c809-c1d2-467d-ba67-ecec3ab4cf96.png" xlink:type="simple"/></draw:frame></text:p>
            </text:section></draw:text-box></draw:frame>
            <draw:frame><draw:text-box><text:section text:name="plaatje_id1-3-2-1-1-1-2" text:style-name="plaatje">
              <text:p text:style-name="illustratie_id1-3-2-1-1-1-2-1"><draw:frame draw:style-name="illustratie_id1-3-2-1-1-1-2-1" text:anchor-type="paragraph" svg:width="50mm" svg:height="54.699999999999996mm"><draw:image xlink:href="Pictures/Schermafbeelding2026-08-21135530i07b51b57-54a1-4320-b430-9bd9d5f4f214.png" xlink:type="simple"/></draw:frame></text:p>
            </text:section></draw:text-box></draw:frame>
            <draw:frame><draw:text-box><text:section text:name="plaatje_id1-3-2-1-1-1-3" text:style-name="plaatje">
              <text:p text:style-name="illustratie_id1-3-2-1-1-1-3-1"><draw:frame draw:style-name="illustratie_id1-3-2-1-1-1-3-1" text:anchor-type="paragraph" svg:width="80mm" svg:height="47.599999999999994mm"><draw:image xlink:href="Pictures/Schermafbeelding2026-08-21135535i5815c05c-d2de-4dc7-a868-c656e5c367a4.png" xlink:type="simple"/></draw:frame></text:p>
            </text:section></draw:text-box></draw:frame>
          </text:p>
            <text:p text:style-name="common-al">Op donderdag 13 augustus 2026 heeft de gemeente Katwijk een auto (merk Fiat, model Punto), met kenteken 23-TZ-PF die geparkeerd stond ter hoogte van Katwijkerbroek 51, 2223 XN Katwijk middels spoedbestuursdwang in de zin van artikel 5:31, tweede lid van de Algemene wet bestuursrecht (hierna: ‘Awb’) verwijderd wegens het overtreden van artikel 5:5 van de Algemene Plaatselijke Verordening Katwijk. Deze publicatie kan worden aangemerkt als een besluit in de zin van artikel 1:3 van de Awb. </text:p>
            <text:p text:style-name="last-al">De auto wordt gedurende 13 weken opgeslagen in het gemeentelijk depot. Gedurende deze periode kan de eigenaar van deze auto deze ophalen tegen betaling van de gemaakte kosten. Wanneer de eigenaar zich tijdens deze periode nog niet heeft gemeld zijn wij bevoegd de auto te verkopen, of indien verkoop niet mogelijk is, te vernietig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1-1-1" style:parent-style-name="Standard">
      <style:paragraph-properties style:line-spacing="0mm" style:text-autospace="none" ofo:line-height="0.001cm"/>
    </style:style>
    <style:style style:family="graphic" style:name="illustratie_id1-3-2-1-1-1-1-1" style:parent-style-name="Standard">
      <style:graphic-properties style:horizontal-pos="left" style:horizontal-rel="paragraph" style:vertical-pos="top" style:vertical-rel="paragraph" style:wrap="none" ofo:margin-right="3mm"/>
    </style:style>
    <style:style style:family="paragraph" style:name="illustratie_id1-3-2-1-1-1-2-1" style:parent-style-name="Standard">
      <style:paragraph-properties style:line-spacing="0mm" style:text-autospace="none" ofo:line-height="0.001cm"/>
    </style:style>
    <style:style style:family="graphic" style:name="illustratie_id1-3-2-1-1-1-2-1" style:parent-style-name="Standard">
      <style:graphic-properties style:horizontal-pos="left" style:horizontal-rel="paragraph" style:vertical-pos="top" style:vertical-rel="paragraph" style:wrap="none" ofo:margin-right="3mm"/>
    </style:style>
    <style:style style:family="paragraph" style:name="illustratie_id1-3-2-1-1-1-3-1" style:parent-style-name="Standard">
      <style:paragraph-properties style:line-spacing="0mm" style:text-autospace="none" ofo:line-height="0.001cm"/>
    </style:style>
    <style:style style:family="graphic" style:name="illustratie_id1-3-2-1-1-1-3-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40029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9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9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Katwijk</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DC.title">Definitieve spoedbestuursdwang voor een voertuig ter hoogte van Katwijkerbroek 51 te Katwijk</meta:user-defined>
    <meta:user-defined meta:name="DCTERMS.W3CDTF/DCTERMS.available">2026-08-27</meta:user-defined>
    <meta:user-defined meta:name="DCTERMS.W3CDTF/OVERHEIDop.jaargang">2026</meta:user-defined>
    <meta:user-defined meta:name="OVERHEIDop.publicationIssue">400298</meta:user-defined>
    <meta:user-defined meta:name="OVERHEIDop.GmbID/DC.identifier">gmb-2026-400298</meta:user-defined>
    <meta:user-defined meta:name="OVERHEIDop.versieInformatie"/>
  </office:meta>
</office:document-meta>
</file>