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een bijgebouw aan de achterzijde, Damlaan 55, 2265 AM Leidschendam - kenmerk 23986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een bijgebouw aan de achterzijde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21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02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98637</meta:user-defined>
    <dc:language>nl</dc:language>
    <meta:user-defined meta:name="OVERHEIDop.locatietype/OVERHEIDop.gebiedsmarkering">Punt</meta:user-defined>
    <meta:user-defined meta:name="DC.title">Omgevingsvergunning verleend voor het plaatsen van een bijgebouw aan de achterzijde, Damlaan 55, 2265 AM Leidschendam - kenmerk 2398637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93</meta:user-defined>
    <meta:user-defined meta:name="OVERHEIDop.GmbID/DC.identifier">gmb-2026-400293</meta:user-defined>
    <meta:user-defined meta:name="OVERHEIDop.versieInformatie"/>
  </office:meta>
</office:document-meta>
</file>