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Epilepsieloop in de De Groene Ster in Leeuwarden (APV-2026-0391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Epilepsieloop in<text:span text:style-name="nadrukvet"/>De Groene Ster in Leeuwarden. Het evenement is op 10 okto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21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02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evenementenvergunning</meta:user-defined>
    <meta:user-defined meta:name="OVERHEIDop.referentienummer">APV-2026-039199</meta:user-defined>
    <dc:language>nl</dc:language>
    <meta:user-defined meta:name="OVERHEIDop.locatietype/OVERHEIDop.gebiedsmarkering">Vlak</meta:user-defined>
    <meta:user-defined meta:name="DC.title">Verleende geluidsontheffing evenement voor Epilepsieloop in de De Groene Ster in Leeuwarden (APV-2026-039199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0</meta:user-defined>
    <meta:user-defined meta:name="OVERHEIDop.GmbID/DC.identifier">gmb-2026-400290</meta:user-defined>
    <meta:user-defined meta:name="OVERHEIDop.versieInformatie"/>
  </office:meta>
</office:document-meta>
</file>