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herroepelijk ‘Herstelbesluit bestemmingsplan Stedelij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Leidschendam-Voorburg maakt bekend dat het ‘herstelbesluit bestemmingsplan Stedelijk’, vastgesteld door de gemeenteraad op 8 juli 2025, onherroepelijk is geworden met ingang van 30 juli 2026. </text:p>
            <text:p text:style-name="common-al">Gedurende de beroepstermijn zijn beroepen ingesteld bij de Afdeling bestuursrechtspraak van de Raad van State. De Afdeling heeft op 29 juli 2026 hierover uitspraak gedaan (ECLI:NL:RVS:2026:4394) </text:p>
            <text:p text:style-name="common-al">
            <text:span text:style-name="nadrukvet">Plangebied </text:span>
          </text:p>
            <text:p text:style-name="common-al">Het ‘Herstelbesluit bestemmingsplan Stedelijk’ dekt vrijwel het gehele stedelijk gebied van Stompwijk, Voorburg en Leidschendam. Een aantal gebieden is nog wel buiten het bestemmingsplan gelaten. Daarvoor geldt dus ook in de nieuwe situatie nog een afzonderlijk ruimtelijk plan. Het betreft ontwikkelgebieden waarvoor in het verleden al een overeenkomst is gesloten met een partij en waarin is afgesproken om een afzonderlijk, op de ontwikkeling toegespitst ruimtelijk plan te ontwikkelen. Het betreft tevens ontwikkelgebieden waar nog een beroepsprocedure gaande is tegen het voor dat ontwikkelgebied opgestelde ruimtelijk plan. </text:p>
            <text:p text:style-name="common-al">
            <text:span text:style-name="nadrukvet">Inhoud </text:span>
          </text:p>
            <text:p text:style-name="common-al">Het ‘Herstelbesluit bestemmingsplan Stedelijk’ vervangt meer dan 100 voorgaande ruimtelijke plannen en besluiten door één nieuwe, uniforme bestemmingsregeling voor het hele stedelijk gebied van Leidschendam, Voorburg en Stompwijk. De bestaande situatie is zoveel mogelijk overgenomen. De toegestane gebruiksmogelijkheden of bouwmogelijkheden van gronden zijn in de basis hetzelfde gebleven als in de voorheen geldende ruimtelijke plannen. Het kan zijn dat een bestemming iets anders wordt omschreven of op een andere plek staat in het nieuwe bestemmingsplan. Dit heeft te maken met het feit dat het aantal bestemmingen minder is geworden ten behoeve van de overzichtelijkheid en het samenbrengen van de afzonderlijke regelingen van meer dan 100 ruimtelijke plannen in één uniforme regeling. Het onherroepelijke bestemmingsplan heeft hiermee vooral een conserverend en beleidsarm karakter. </text:p>
            <text:p text:style-name="common-al">
            <text:span text:style-name="nadrukvet">Inzien bestemmingsplan </text:span>
          </text:p>
            <text:p text:style-name="last-al">Het bestemmingsplan, het raadsbesluit en de bijbehorende stukken zijn beschikbaar via:</text:p>
            <text:list text:style-name="id1-3-2-1-1-9">
              <text:list-item text:style-override="id1-3-2-1-1-9-1">
                <text:number>1.</text:number>
                <text:p text:style-name="al">
                <text:a xlink:href="https://www.ruimtelijkeplannen.nl/home" xlink:type="simple">www.ruimtelijkeplannen.nl</text:a>. Het IDN-nummer van het bestemmingsplan is: NL.IMRO.1916.Stedelijk2-VG03; </text:p>
              </text:list-item>
              <text:list-item text:style-override="id1-3-2-1-1-9-2">
                <text:number>2.</text:number>
                <text:p text:style-name="al"> de website <text:a xlink:href="https://omgevingswet.overheid.nl/regels-op-de-kaart" xlink:type="simple">Regels op de kaart</text:a>; </text:p>
              </text:list-item>
              <text:list-item text:style-override="id1-3-2-1-1-9-3">
                <text:number>3.</text:number>
                <text:p text:style-name="al"> de gemeentelijke website <text:a xlink:href="https://www.lv.nl/overzicht-bestemmingsplannen" xlink:type="simple">www.lv.nl/overzicht-bestemmingsplannen</text:a>. </text:p>
                <text:p text:style-name="al"/>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40028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Leidschendam-Voorburg</meta:user-defined>
    <meta:user-defined meta:name="OVERHEID.Informatietype/DC.type">officiële publicatie</meta:user-defined>
    <meta:user-defined meta:name="OVERHEIDop.Rubriek/DC.type">ruimtelijk plan of omgevingsdocument</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imtelijkplan/OVERHEIDop.bekendmakingBetreffendePlan">NL.IMRO.1916.Stedelijk2-VG03</meta:user-defined>
    <meta:user-defined meta:name="OVERHEIDop.Plansoort/OVERHEIDop.plansoort">bestemmings- of omgevingsplan</meta:user-defined>
    <meta:user-defined meta:name="DCTERMS.abstract">Onherroepelijk plan </meta:user-defined>
    <dc:language>nl</dc:language>
    <meta:user-defined meta:name="OVERHEIDop.locatietype/OVERHEIDop.gebiedsmarkering">Woonplaats</meta:user-defined>
    <meta:user-defined meta:name="OVERHEIDop.locatietype/OVERHEIDop.gebiedsmarkering">Woonplaats</meta:user-defined>
    <meta:user-defined meta:name="DC.title">Onherroepelijk ‘Herstelbesluit bestemmingsplan Stedelijk’</meta:user-defined>
    <meta:user-defined meta:name="DCTERMS.W3CDTF/DCTERMS.available">2026-08-28</meta:user-defined>
    <meta:user-defined meta:name="DCTERMS.W3CDTF/OVERHEIDop.jaargang">2026</meta:user-defined>
    <meta:user-defined meta:name="OVERHEIDop.publicationIssue">400285</meta:user-defined>
    <meta:user-defined meta:name="OVERHEIDop.GmbID/DC.identifier">gmb-2026-400285</meta:user-defined>
    <meta:user-defined meta:name="OVERHEIDop.versieInformatie"/>
  </office:meta>
</office:document-meta>
</file>