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Waverstraat 62-H 1079V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legaliseren van constructieve doorbraak en wijzigen van de brandscheiding</text:p>
            <text:p text:style-name="common-al">Zaakadres: Waverstraat 62-H 1079VN Amsterdam</text:p>
            <text:p text:style-name="common-al">Datum ontvangst: 16-06-2026</text:p>
            <text:p text:style-name="common-al">Zaaknummer: Z2026-026459</text:p>
            <text:p text:style-name="common-al">DSO-nummer: 2026061601667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27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7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7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6459</meta:user-defined>
    <meta:user-defined meta:name="DCTERMS.abstract">het legaliseren van een constructieve doorbraak en het wijzigen van de brandscheid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Waverstraat 62-H 1079V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278</meta:user-defined>
    <meta:user-defined meta:name="OVERHEIDop.GmbID/DC.identifier">gmb-2026-400278</meta:user-defined>
    <meta:user-defined meta:name="OVERHEIDop.versieInformatie"/>
  </office:meta>
</office:document-meta>
</file>