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Alcoholwet - Dirksland, Philipshoofjesweg 57 - 18+ avo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tijdelijke ontheffing Alcoholwet verleend voor het verruimen van schenktijden tijdens de 18+ avonden, Philipshoofjesweg 57 in Dirksland. De ontheffing geldt op 5 september 2026, 10 oktober 2026, 28 november 2026, verzenddatum: 18 augustus 2026, referentienummer: Z-26-182397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 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 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40027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7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-26-182397</meta:user-defined>
    <dc:language>nl</dc:language>
    <meta:user-defined meta:name="OVERHEIDop.locatietype/OVERHEIDop.gebiedsmarkering">Adres</meta:user-defined>
    <meta:user-defined meta:name="DC.title">Verleende ontheffing Alcoholwet - Dirksland, Philipshoofjesweg 57 - 18+ avon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71</meta:user-defined>
    <meta:user-defined meta:name="OVERHEIDop.GmbID/DC.identifier">gmb-2026-400271</meta:user-defined>
    <meta:user-defined meta:name="OVERHEIDop.versieInformatie"/>
  </office:meta>
</office:document-meta>
</file>