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–" text:level="1">
        <style:list-level-properties text:min-label-width="10mm"/>
      </text:list-level-style-bullet>
    </text:list-style>
    <text:list-style style:name="id1-3-2-1-1-4-1">
      <text:list-level-style-bullet text:bullet-char="–" text:level="1">
        <style:list-level-properties text:min-label-width="10mm"/>
      </text:list-level-style-bullet>
    </text:list-style>
    <text:list-style style:name="id1-3-2-1-1-4-2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genda Commissie bezwaarschrif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de vergadering van <text:span text:style-name="nadrukvet">woensdag 2 september 2026</text:span> vanaf <text:span text:style-name="nadrukvet">19.00 uur</text:span> in het gemeentehuis, Koningin Julianalaan 3, Katwijk.</text:p>
            <text:p text:style-name="common-al">
            <text:span text:style-name="nadrukondlijn">Van 19.00 tot 20.00 uur:</text:span> Besloten zittingen </text:p>
            <text:p text:style-name="last-al">
            <text:span text:style-name="nadrukondlijn">Van 20.00 uur tot 20.30 uur:</text:span> Bezwaarschriften tegen het besluit van het college van burgemeester en wethouders van:</text:p>
            <text:list text:style-name="id1-3-2-1-1-4">
              <text:list-item text:style-override="id1-3-2-1-1-4-1">
                <text:number>–</text:number>
                <text:p text:style-name="al">5 november 2025 inzake het verlenen van een omgevingsvergunning voor het aanpassen van 2 bootoverkappingen aan de Wilgenhoek 2 en 4 in Valkenburg </text:p>
              </text:list-item>
              <text:list-item text:style-override="id1-3-2-1-1-4-2">
                <text:number>–</text:number>
                <text:p text:style-name="al">12 november 2025 inzake toestemming voor het plaatsen van een bootoverkapping aan de Wilgenhoek 2 en 4 in Valkenburg (APV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40026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6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6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Gemeente</meta:user-defined>
    <meta:user-defined meta:name="DC.title">Agenda Commissie bezwaarschrift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268</meta:user-defined>
    <meta:user-defined meta:name="OVERHEIDop.GmbID/DC.identifier">gmb-2026-400268</meta:user-defined>
    <meta:user-defined meta:name="OVERHEIDop.versieInformatie"/>
  </office:meta>
</office:document-meta>
</file>