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tijdelijk plaatsen van een bouwplaats inrichting van 24 augustus 2026 tot en met 30 juli 2027, Prins Bernhardlaan ter hoogte van Prinses Irenelaan 1 in Voorburg - kenmerk 000024414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tijdelijk plaatsen van een bouwplaats inrichting van 24 augustus 2026 tot en met 30 juli 2027.</text:p>
            <text:p text:style-name="common-al">
            
          </text:p>
            <text:p text:style-name="common-al">
            <text:span text:style-name="nadrukvet">Datum bekendmaking besluit: </text:span>21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02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1486</meta:user-defined>
    <dc:language>nl</dc:language>
    <meta:user-defined meta:name="OVERHEIDop.locatietype/OVERHEIDop.gebiedsmarkering">Vlak</meta:user-defined>
    <meta:user-defined meta:name="DC.title">Vergunning verleend voor het tijdelijk plaatsen van een bouwplaats inrichting van 24 augustus 2026 tot en met 30 juli 2027, Prins Bernhardlaan ter hoogte van Prinses Irenelaan 1 in Voorburg - kenmerk 0000244148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55</meta:user-defined>
    <meta:user-defined meta:name="OVERHEIDop.GmbID/DC.identifier">gmb-2026-400255</meta:user-defined>
    <meta:user-defined meta:name="OVERHEIDop.versieInformatie"/>
  </office:meta>
</office:document-meta>
</file>