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nrayseweg 1, 5961AC Horst, aangevraagde Omgevingsvergunning (2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omzetten van een praktijkruimte naar een B&amp;B betreft de volgen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02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12164</meta:user-defined>
    <meta:user-defined meta:name="DCTERMS.abstract">Betreft: Aanvraag op locatie Venrayseweg 1, 5961AC Horst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nrayseweg 1, 5961AC Horst, aangevraagde Omgevingsvergunning (21 augustus 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51</meta:user-defined>
    <meta:user-defined meta:name="OVERHEIDop.GmbID/DC.identifier">gmb-2026-400251</meta:user-defined>
    <meta:user-defined meta:name="OVERHEIDop.versieInformatie"/>
  </office:meta>
</office:document-meta>
</file>