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ambtshalve intrekken van de geluidsvoorschriften aan de Oude Oppenhuizerweg 34, 45 en 47 te Sne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geluidsvoorschriften behorende bij de verleende omgevingsvergunning van 17 augustus 2022 (UV20210839) verleend aan Dijkstra Friese Kleiwarenfabriek B.V. gevestigd aan de Oude Oppenhuizerweg 34, 45 en 47 te Sneek hebben ingetrokken.</text:p>
            <text:p text:style-name="common-al">
            
          </text:p>
            <text:p text:style-name="common-al">Op 17 juli 2026 is door gemeente Súdwest-Fryslân een omgevingsvergunning verleend voor de uitbreiding van een bestaand bedrijfspand en de nieuwbouw van vier opslagruimtes aan de Oude Oppenhuizerweg 34, 45 en 47 in Sneek. In deze vergunning zijn nieuwe maatwerkvoorschriften voor geluid opgenomen. Deze zijn ter vervanging van de geluidvoorschriften zoals opgenomen in uw omgevingsvergunning van 17 augustus 2022.</text:p>
            <text:p text:style-name="common-al">
            
          </text:p>
            <text:p text:style-name="common-al">
            <text:span text:style-name="nadrukvet">Bent u het niet eens met dit besluit?</text:span>
          </text:p>
            <text:p text:style-name="common-al">
            
          </text:p>
            <text:p text:style-name="common-al">Bent u het niet eens met dit besluit? Dan kunt u hiertegen bezwaar maken. U doet dit door een brief te sturen naar het college van burgemeester en wethouders van de gemeente Súdwest-Fryslân. Let erop dat u reageert binnen zes weken na de verzenddatum van onze brief (18 augustus 2026). Om uw bezwaar in behandeling te kunnen nemen, moet u reageren binnen voornoemde termijn van 6 weken.</text:p>
            <text:p text:style-name="common-al">
            
          </text:p>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Stuur uw brief naar: Burgemeester en wethouders van de gemeente Súdwest-Fryslân, Postbus 10.000 8600 HA SNEEK</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p text:style-name="common-al">Het adres van de voorzieningenrechter is: </text:p>
            <text:p text:style-name="common-al">Voorzieningenrechter van de rechtbank Noord-Nederland, Postbus 150, 9700 AD Groningen.</text:p>
            <text:p text:style-name="last-al">U moet hiervoor wel kosten betalen. Vraag dit na bij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024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Migratie-0031413</meta:user-defined>
    <meta:user-defined meta:name="DCTERMS.abstract">In de omgevingsvergunning van 17-07-2026 is voor de uitbreiding van een bestaand bedrijfspand en de nieuwbouw van vier opslagruimtes maatwerkvoorschriften voor geluid opgenomen. Deze zijn ter vervanging van de voorschriften geluid van de omgevingsvergunning van 17-8-2022.</meta:user-defined>
    <dc:language>nl</dc:language>
    <meta:user-defined meta:name="OVERHEIDop.locatietype/OVERHEIDop.gebiedsmarkering">Punt</meta:user-defined>
    <meta:user-defined meta:name="DC.title">Het ambtshalve intrekken van de geluidsvoorschriften aan de Oude Oppenhuizerweg 34, 45 en 47 te Sneek</meta:user-defined>
    <meta:user-defined meta:name="DCTERMS.W3CDTF/DCTERMS.available">2026-08-25</meta:user-defined>
    <meta:user-defined meta:name="DCTERMS.W3CDTF/OVERHEIDop.jaargang">2026</meta:user-defined>
    <meta:user-defined meta:name="OVERHEIDop.publicationIssue">400249</meta:user-defined>
    <meta:user-defined meta:name="OVERHEIDop.GmbID/DC.identifier">gmb-2026-400249</meta:user-defined>
    <meta:user-defined meta:name="OVERHEIDop.versieInformatie"/>
  </office:meta>
</office:document-meta>
</file>