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gering omgevingsvergunning wasstraat bedrijventerrein De Barrier, gemeente Geldrop-Mier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ldrop-Mierlo maken bekend, dat zij hebben besloten om een omgevingsvergunning voor ‘handelen in strijd met regels van ruimtelijke ordening’ met de uitgebreide procedure te weigeren (artikelen 2.1 onder c, 2.12 lid 1 onder a onder 3<text:span text:style-name="sup">o</text:span> en 3.10 van de Wet algemene bepalingen omgevingsrecht). (Op grond van overgangsrecht is oud recht van toepassing.)</text:p>
            <text:p text:style-name="common-al">Het gaat om een aanvraag omgevingsvergunning voor een wasstraat (17711978229) op het bedrijventerrein ‘De Barrier’ te Geldrop, die in strijd is met het bestemmingsplan.</text:p>
            <text:p text:style-name="common-al">Het besluit is niet gewijzigd ten opzichte van het ontwerpbesluit.</text:p>
            <text:p text:style-name="common-al">
            <text:span text:style-name="nadrukvet">Inzage</text:span>
          </text:p>
            <text:p text:style-name="common-al">Het weigeringsbesluit ligt met bijbehorende stukken vanaf 28 augustus 2026 gedurende zes weken ter inzage op het gemeentehuis, De Meent 2, Geldrop. </text:p>
            <text:p text:style-name="common-al">U kunt telefonisch (040-2893893) of via de website <text:a xlink:href="https://www.geldrop-mierlo.nl/afspraak-maken" xlink:type="simple"><text:span text:style-name="nadrukondlijn">https://www.geldrop-mierlo.nl/afspraak-maken</text:span></text:a> een afspraak maken om de stukken in te zien. U kunt de stukken ook digitaal bekijken: <text:a xlink:href="https://resolver.omgevingswet.overheid.nl/viewer/document?documentId=NL.IMRO.1771.OVwasstraat-VA01" xlink:type="simple"><text:span text:style-name="nadrukondlijn">https://resolver.omgevingswet.overheid.nl/viewer/document?documentId=NL.IMRO.1771.OVwasstraat-VA01</text:span></text:a></text:p>
            <text:p text:style-name="common-al">
            <text:span text:style-name="nadrukvet">Beroep</text:span>
          </text:p>
            <text:p text:style-name="common-al">Belanghebbenden of degenen die een zienswijze hebben ingebracht tegen de ontwerpbeschikking kunnen tegen het besluit een gemotiveerd beroepschrift indienen bij de Rechtbank Oost-Brabant, Postbus 90125, 5200 MA ’s-Hertogenbosch. De termijn voor het indienen van een beroepschrift start op 28 augustus 2026 en bedraagt 6 weken. </text:p>
            <text:p text:style-name="common-al">Uw beroepschrift moet voorzien zijn van: (1) uw naam en (2) handtekening, (3) uw adres, (4) de datum waarop u de brief verzendt, (5) een omschrijving van het besluit waartegen u beroep instelt of een kopie daarvan, en (6) uw inhoudelijke gronden van beroep.</text:p>
            <text:p text:style-name="common-al">Daarnaast kan - als er een spoedeisend belang is – aan de Voorzieningenrechter van de rechtbank Oost-Brabant, Postbus 90125, 5200 MA ’s-Hertogenbosch, worden verzocht om een voorlopige voorziening te treffen.</text:p>
            <text:p text:style-name="common-al">
            <text:span text:style-name="nadrukcur">Burgemeester en wethouders van Geldrop-Mierlo</text:span>
          </text:p>
            <text:p text:style-name="last-al">
            <text:span text:style-name="nadrukcur">Geldrop, 27 augustus 2026</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02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Geldrop-Mierlo</meta:user-defined>
    <meta:user-defined meta:name="OVERHEID.Informatietype/DC.type">officiële publicatie</meta:user-defined>
    <meta:user-defined meta:name="OVERHEIDop.Rubriek/DC.type">ruimtelijk plan of omgevingsdocument</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Ruimtelijkplan/OVERHEIDop.bekendmakingBetreffendePlan">NL.IMRO.1771.OVwasstraat-VA01</meta:user-defined>
    <meta:user-defined meta:name="OVERHEIDop.Plansoort/OVERHEIDop.plansoort">bestemmings- of omgevingsplan</meta:user-defined>
    <dc:language>nl</dc:language>
    <meta:user-defined meta:name="OVERHEIDop.locatietype/OVERHEIDop.gebiedsmarkering">Weg</meta:user-defined>
    <meta:user-defined meta:name="DC.title">Weigering omgevingsvergunning wasstraat bedrijventerrein De Barrier, gemeente Geldrop-Mierlo</meta:user-defined>
    <meta:user-defined meta:name="DCTERMS.W3CDTF/DCTERMS.available">2026-08-27</meta:user-defined>
    <meta:user-defined meta:name="DCTERMS.W3CDTF/OVERHEIDop.jaargang">2026</meta:user-defined>
    <meta:user-defined meta:name="OVERHEIDop.publicationIssue">400247</meta:user-defined>
    <meta:user-defined meta:name="OVERHEIDop.GmbID/DC.identifier">gmb-2026-400247</meta:user-defined>
    <meta:user-defined meta:name="OVERHEIDop.versieInformatie"/>
  </office:meta>
</office:document-meta>
</file>