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ingediende aanvraag omgevingsvergunning Oostbroekerweg 17, 1981 LR Velsen-Zuid, realiseren 5 kamers (inter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trokken aanvraag omgevingsvergunning Oostbroekerweg 17, 1981 LR Velsen-Zuid, realiseren 5 kamers (intern)</text:span>
          </text:p>
            <text:p text:style-name="common-al">
            
          </text:p>
            <text:p text:style-name="common-al">Burgemeester en wethouders van de gemeente Velsen maken bekend dat de volgende aanvraag voor een omgevingsvergunning is ingetrokken.</text:p>
            <text:p text:style-name="common-al">
            
          </text:p>
            <text:p text:style-name="common-al">
            <text:span text:style-name="nadrukvet">Velsen-Zuid</text:span>
          </text:p>
            <text:p text:style-name="common-al"/>
            <text:p text:style-name="last-al">Oostbroekerweg 17, 1981 LR Velsen-Zuid, realiseren 5 kamers (intern) 0453416850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40024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4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l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4534168504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trokken ingediende aanvraag omgevingsvergunning Oostbroekerweg 17, 1981 LR Velsen-Zuid, realiseren 5 kamers (intern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45</meta:user-defined>
    <meta:user-defined meta:name="OVERHEIDop.GmbID/DC.identifier">gmb-2026-400245</meta:user-defined>
    <meta:user-defined meta:name="OVERHEIDop.versieInformatie"/>
  </office:meta>
</office:document-meta>
</file>