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rstellen van het dak en verwijderen van asbesthoudende materialen (gemeentelijk monument), Maagdenbergweg 21, 5915CP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Maagdenbergweg 21, 5915CP Venlo</text:span>
          </text:p>
            <text:p text:style-name="common-al">Voor het herstellen van het dak en verwijderen van asbesthoudende materialen (gemeentelijk monument)</text:p>
            <text:p text:style-name="common-al">Ontvangen op 20 augustus 2026</text:p>
            <text:p text:style-name="common-al">Kenmerk Z2026-04203</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40024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4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4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4203</meta:user-defined>
    <meta:user-defined meta:name="DCTERMS.abstract">Betreft: Aanvraag op locatie Maagdenbergweg 21, 5915CP Venlo</meta:user-defined>
    <dc:language>nl</dc:language>
    <meta:user-defined meta:name="OVERHEIDop.locatietype/OVERHEIDop.gebiedsmarkering">Vlak</meta:user-defined>
    <meta:user-defined meta:name="DC.title">Aanvraag vergunning voor herstellen van het dak en verwijderen van asbesthoudende materialen (gemeentelijk monument), Maagdenbergweg 21, 5915CP Venlo</meta:user-defined>
    <meta:user-defined meta:name="DCTERMS.W3CDTF/DCTERMS.available">2026-08-25</meta:user-defined>
    <meta:user-defined meta:name="DCTERMS.W3CDTF/OVERHEIDop.jaargang">2026</meta:user-defined>
    <meta:user-defined meta:name="OVERHEIDop.publicationIssue">400244</meta:user-defined>
    <meta:user-defined meta:name="OVERHEIDop.GmbID/DC.identifier">gmb-2026-400244</meta:user-defined>
    <meta:user-defined meta:name="OVERHEIDop.versieInformatie"/>
  </office:meta>
</office:document-meta>
</file>