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Plantage Kerklaan 38-40, Amsterdam  - Tijdelijk transformeren van Robbenverblijf naar Pinguïnverblijf</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tijdelijk transformeren van het buitenverblijf van de robben naar een verblijf voor de pinguïns met een tijdelijke instandhoudingstermijn van vijftien jaar tot en met 19 augustus 2041.</text:p>
            <text:p text:style-name="common-al">Aanvrager: Stichting Natura Artis Magistra</text:p>
            <text:p text:style-name="common-al">Zaaknummer: OD2026-0029113</text:p>
            <text:p text:style-name="common-al">DSO nummer: 2026050100707</text:p>
            <text:p text:style-name="common-al">Uitkomst besluit: verleend</text:p>
            <text:p text:style-name="common-al">Datum besluit: 20-08-2026</text:p>
            <text:p text:style-name="common-al">Bezwaar in te dienen tot en met: 01-10-2026</text:p>
            <text:p text:style-name="common-al">Namens: Gemeente Amsterdam</text:p>
            <text:p text:style-name="common-al">Wilt u de gepubliceerde documenten behorende bij deze bekendmaking in zien, klik dan <text:a xlink:href="https://edataloket.odnzkg.nl/?q={%22search%22:%22OD2026-0029113%22,%22aggs%22:{%22odnzkg_zaak_nummer%22:{%22key%22:%22odnzkg_zaak_nummer%22,%22field%22:%22odnzkg.zaak.nummer.keyword%22,%22fields%22:[],%22type%22:%22keyword%22,%22data%22:[%22OD2026-0029113%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0241</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1</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241</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113</meta:user-defined>
    <meta:user-defined meta:name="DCTERMS.abstract">het tijdelijk transformeren van het huidige Robbenverblijf naar een tijdelijk Pinguïnverblijf met een instandhoudingstermijn van vijftien jaar</meta:user-defined>
    <dc:language>nl</dc:language>
    <meta:user-defined meta:name="OVERHEIDop.locatietype/OVERHEIDop.gebiedsmarkering">Vlak</meta:user-defined>
    <meta:user-defined meta:name="DC.title">Vergunning verleend - Plantage Kerklaan 38-40, Amsterdam  - Tijdelijk transformeren van Robbenverblijf naar Pinguïnverblijf</meta:user-defined>
    <meta:user-defined meta:name="DCTERMS.W3CDTF/DCTERMS.available">2026-08-25</meta:user-defined>
    <meta:user-defined meta:name="DCTERMS.W3CDTF/OVERHEIDop.jaargang">2026</meta:user-defined>
    <meta:user-defined meta:name="OVERHEIDop.publicationIssue">400241</meta:user-defined>
    <meta:user-defined meta:name="OVERHEIDop.GmbID/DC.identifier">gmb-2026-400241</meta:user-defined>
    <meta:user-defined meta:name="OVERHEIDop.versieInformatie"/>
  </office:meta>
</office:document-meta>
</file>