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realiseren van een thermisch energie opslagsysteem (TESS) - Taylorweg 5, 5466AE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4 augustus 2026 ingediende aanvraag om een omgevingsvergunning (met kenmerk OW-2026-3784) voor het realiseren van een thermisch energie opslagsysteem (TESS)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02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784</meta:user-defined>
    <meta:user-defined meta:name="DCTERMS.abstract">Gemeente Meierijstad – Ingetrokken aanvraag - omgevingsvergunning - realiseren van een thermisch energie opslagsysteem (TESS) - Taylorweg 5, 5466AE Vegh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realiseren van een thermisch energie opslagsysteem (TESS) - Taylorweg 5, 5466AE Vegh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38</meta:user-defined>
    <meta:user-defined meta:name="OVERHEIDop.GmbID/DC.identifier">gmb-2026-400238</meta:user-defined>
    <meta:user-defined meta:name="OVERHEIDop.versieInformatie"/>
  </office:meta>
</office:document-meta>
</file>