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het gebruik van openbare grondop de locatie Lange Groenendaal 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een vergunning verleend voor het gebruik van openbare grond op de locatie Lange Groenendaal 99. Van 18-09-2026 tot 19-09-2026 mag de grond worden gebruikt voor het plaatsen van een kraam i.v.m. heropening biowinkel. </text:p>
            <text:p text:style-name="common-al">De vergunning is verzonden op 21-08-2026. Het zaaknummer van de vergunning is 1717235.</text:p>
            <text:p text:style-name="common-al">Heeft u vragen of opmerkingen over dit besluit of wilt u deze inzien? Dan kunt ons bellen op telefoonnummer 14 0182. Vraag naar Team Bijzondere wetten.</text:p>
            <text:p text:style-name="last-al">Als u het niet eens bent met het besluit kunt u binnen 6 weken na 21-08-2026 bezwaar maken. U kunt dit via www.gouda.nl doen. Hiervoor heeft u DigiD of eHerkenning nodig. Als u het online bezwaarformulier niet wilt gebruiken leest u op onze website hoe u per post bezwaar kunt maken,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40023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1725525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het gebruik van openbare grondop de locatie Lange Groenendaal 99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33</meta:user-defined>
    <meta:user-defined meta:name="OVERHEIDop.GmbID/DC.identifier">gmb-2026-400233</meta:user-defined>
    <meta:user-defined meta:name="OVERHEIDop.versieInformatie"/>
  </office:meta>
</office:document-meta>
</file>