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(conifeer, zijerf), Gaykingastraat 31 b, 9791 CG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(conifeer, zijerf) aan de Gaykingastraat 31b te Ten Boer, dossiernummer GRN-00039748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02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748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(conifeer, zijerf), Gaykingastraat 31 b, 9791 CG Ten Boer</meta:user-defined>
    <meta:user-defined meta:name="OVERHEIDop.datumEindeReactietermijn">2026-10-02</meta:user-defined>
    <meta:user-defined meta:name="OVERHEIDop.terinzageleggingBG">https://groningen.lokalebekendmakingen.nl/case/1:9822:312710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32</meta:user-defined>
    <meta:user-defined meta:name="OVERHEIDop.GmbID/DC.identifier">gmb-2026-400232</meta:user-defined>
    <meta:user-defined meta:name="OVERHEIDop.versieInformatie"/>
  </office:meta>
</office:document-meta>
</file>