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1 boom op de locatie Nieuwlarenweg 22, 1251KA te Laren, ingekomen 21 augustus 2026 (zaaknummer OMG 2026-040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1 boom op de locatie Nieuwlarenweg 22, 1251KA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4002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1 boom op de locatie Nieuwlarenweg 22, 1251KA te Laren, ingekomen 21 augustus 2026 (zaaknummer OMG 2026-0403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27</meta:user-defined>
    <meta:user-defined meta:name="OVERHEIDop.GmbID/DC.identifier">gmb-2026-400227</meta:user-defined>
    <meta:user-defined meta:name="OVERHEIDop.versieInformatie"/>
  </office:meta>
</office:document-meta>
</file>