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2 bomen op de locatie Melkweg 15, 1261GT te Blaricum, ingekomen 20 augustus 2026 (zaaknummer OMG 2026-040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vellen van 2 bomen op de locatie Melkweg 15, 1261GT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40022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2 bomen op de locatie Melkweg 15, 1261GT te Blaricum, ingekomen 20 augustus 2026 (zaaknummer OMG 2026-0402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26</meta:user-defined>
    <meta:user-defined meta:name="OVERHEIDop.GmbID/DC.identifier">gmb-2026-400226</meta:user-defined>
    <meta:user-defined meta:name="OVERHEIDop.versieInformatie"/>
  </office:meta>
</office:document-meta>
</file>