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groten van het bijgebouw en het slopen van de bestaande carport op de locatie van Beeverlaan 3, 1251ES te Laren, ingekomen 20 augustus 2026 (zaaknummer OMG 2026-0400)</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aanvraag voor een omgevingsvergunning ontvangen. De aanvraag is voor het vergroten van het bijgebouw en het slopen van de bestaande carport op de locatie van Beeverlaan 3, 1251ES te Laren.</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span text:style-name="nadrukvet">Heeft u vragen over de aanvraag?</text:span>
          </text:p>
            <text:p text:style-name="last-al">Als een besluit wordt genomen, publiceert de gemeente een nieuw bericht. Vanaf dat moment kunt u de documenten met informatie over de vergunning bekijken en hierop reageren. U kunt nu nog niet reageren.
U kunt wel alvast de aanvraag bekijken en hierover vragen stellen. Hiervoor kunt u contact opnemen met de gemeente. Dit kan via het telefoonnummer 14 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40022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2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2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vergroten van het bijgebouw en het slopen van de bestaande carport op de locatie van Beeverlaan 3, 1251ES te Laren, ingekomen 20 augustus 2026 (zaaknummer OMG 2026-0400)</meta:user-defined>
    <meta:user-defined meta:name="DCTERMS.W3CDTF/DCTERMS.available">2026-08-25</meta:user-defined>
    <meta:user-defined meta:name="DCTERMS.W3CDTF/OVERHEIDop.jaargang">2026</meta:user-defined>
    <meta:user-defined meta:name="OVERHEIDop.publicationIssue">400224</meta:user-defined>
    <meta:user-defined meta:name="OVERHEIDop.GmbID/DC.identifier">gmb-2026-400224</meta:user-defined>
    <meta:user-defined meta:name="OVERHEIDop.versieInformatie"/>
  </office:meta>
</office:document-meta>
</file>