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de achterzijde op de locatie Van Wegenplantsoen 17, 3755SG te Eemnes, ingekomen 20 augustus 2026 (zaaknummer OMG 2026-039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nes heeft een aanvraag voor een omgevingsvergunning ontvangen. De aanvraag is voor het plaatsen van een dakkapel aan de achterzijde op de locatie Van Wegenplantsoen 17, 3755SG te Eemnes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nes</text:p>
            </table:table-cell>
            <table:table-cell office:value-type="string" table:style-name="header.C">
              <text:p text:style-name="headerright"><text:span text:style-name="nr">Nr. 4002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n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nes</meta:user-defined>
    <meta:user-defined meta:name="OVERHEID.Gemeente/OVERHEID.authority">Eemn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plaatsen van een dakkapel aan de achterzijde op de locatie Van Wegenplantsoen 17, 3755SG te Eemnes, ingekomen 20 augustus 2026 (zaaknummer OMG 2026-0399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23</meta:user-defined>
    <meta:user-defined meta:name="OVERHEIDop.GmbID/DC.identifier">gmb-2026-400223</meta:user-defined>
    <meta:user-defined meta:name="OVERHEIDop.versieInformatie"/>
  </office:meta>
</office:document-meta>
</file>