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2 bomen (kadastraal perceel LRN01F1713, achter huisnummer 19) op de locatie Jagersweg 19, 1251ZP te Laren, ingekomen 20 augustus 2026 (zaaknummer OMG 2026-039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vellen van 2 bomen (kadastraal perceel LRN01F1713, achter huisnummer 19) op de locatie Jagersweg 19, 1251ZP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4002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2 bomen (kadastraal perceel LRN01F1713, achter huisnummer 19) op de locatie Jagersweg 19, 1251ZP te Laren, ingekomen 20 augustus 2026 (zaaknummer OMG 2026-0398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22</meta:user-defined>
    <meta:user-defined meta:name="OVERHEIDop.GmbID/DC.identifier">gmb-2026-400222</meta:user-defined>
    <meta:user-defined meta:name="OVERHEIDop.versieInformatie"/>
  </office:meta>
</office:document-meta>
</file>