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op de locatie Kerkpad 2 a, 1261TJ te Blaricum, ingekomen 19 augustus 2026 (zaaknummer OMG 2026-039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plaatsen van een dakkapel op de locatie Kerkpad 2 a, 1261TJ te Blaricum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40021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plaatsen van een dakkapel op de locatie Kerkpad 2 a, 1261TJ te Blaricum, ingekomen 19 augustus 2026 (zaaknummer OMG 2026-0396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19</meta:user-defined>
    <meta:user-defined meta:name="OVERHEIDop.GmbID/DC.identifier">gmb-2026-400219</meta:user-defined>
    <meta:user-defined meta:name="OVERHEIDop.versieInformatie"/>
  </office:meta>
</office:document-meta>
</file>