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vervangen van kozijnen en wijzigen van de indeling, plaatsen van een dakkapel en plaatsen van een warmtepomp op het dak op de locatie Koggewagen 23, 1261KA te Blaricum (zaaknummer OMG 2026-0297)</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gemeente laat de aanvraag buiten behandeling. De gemeente geeft hiermee geen toestemming voor het vervangen van kozijnen en wijzigen van de indeling, plaatsen van een dakkapel en plaatsen van een warmtepomp op het dak op de locatie Koggewagen 23, 1261KA te Blaricum.
</text:p>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blaricum.nl/bezwaar-maken-besluit-gemeente" xlink:type="simple">www.blaricum.nl/bezwaar-maken-besluit-gemeente</text:a>.</text:p>
            <text:p text:style-name="common-al">In deze periode kunt u ook de documenten met informatie over de vergunning bekijken.</text:p>
            <text:p text:style-name="last-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4002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vervangen van kozijnen en wijzigen van de indeling, plaatsen van een dakkapel en plaatsen van een warmtepomp op het dak op de locatie Koggewagen 23, 1261KA te Blaricum (zaaknummer OMG 2026-0297)</meta:user-defined>
    <meta:user-defined meta:name="DCTERMS.W3CDTF/DCTERMS.available">2026-08-25</meta:user-defined>
    <meta:user-defined meta:name="DCTERMS.W3CDTF/OVERHEIDop.jaargang">2026</meta:user-defined>
    <meta:user-defined meta:name="OVERHEIDop.publicationIssue">400213</meta:user-defined>
    <meta:user-defined meta:name="OVERHEIDop.GmbID/DC.identifier">gmb-2026-400213</meta:user-defined>
    <meta:user-defined meta:name="OVERHEIDop.versieInformatie"/>
  </office:meta>
</office:document-meta>
</file>