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schuifpoort en het plaatsen van een looppoort op de locatie Rueterlaan 4, 1252AB te Laren (zaaknummer OMG 2026-0286)</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omgevingsvergunning verleend. Dit besluit is verzonden op 18 augustus 2026. De gemeente geeft hiermee toestemming voor het plaatsen van een schuifpoort en het plaatsen van een looppoort op de locatie Rueterlaan 4, 1252AB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40021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1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1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schuifpoort en het plaatsen van een looppoort op de locatie Rueterlaan 4, 1252AB te Laren (zaaknummer OMG 2026-0286)</meta:user-defined>
    <meta:user-defined meta:name="DCTERMS.W3CDTF/DCTERMS.available">2026-08-25</meta:user-defined>
    <meta:user-defined meta:name="DCTERMS.W3CDTF/OVERHEIDop.jaargang">2026</meta:user-defined>
    <meta:user-defined meta:name="OVERHEIDop.publicationIssue">400212</meta:user-defined>
    <meta:user-defined meta:name="OVERHEIDop.GmbID/DC.identifier">gmb-2026-400212</meta:user-defined>
    <meta:user-defined meta:name="OVERHEIDop.versieInformatie"/>
  </office:meta>
</office:document-meta>
</file>