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Eemweg 84, 3755LD te Eemnes, het plaatsen van een mantelzorg woning (legalisatie) (zaaknummer OMG 2026-019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plaatsen van een mantelzorg woning (legalisatie) op de locatie Eemweg 84, 3755LD te Eemnes.</text:p>
            <text:p text:style-name="common-al">
            <text:span text:style-name="nadrukvet">Wanneer neemt de gemeente een besluit over de aanvraag?</text:span>
          </text:p>
            <text:p text:style-name="common-al">Door de gemeente is op 20 augustus 2026 besloten de beslistermijn op de aanvraag te verlengen met een termijn van maximaal zes weken.</text:p>
            <text:p text:style-name="common-al">Waarschijnlijk neemt de gemeente uiterlijk 5 okto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4002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en beslistermijn omgevingsvergunning Eemweg 84, 3755LD te Eemnes, het plaatsen van een mantelzorg woning (legalisatie) (zaaknummer OMG 2026-0190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1</meta:user-defined>
    <meta:user-defined meta:name="OVERHEIDop.GmbID/DC.identifier">gmb-2026-400211</meta:user-defined>
    <meta:user-defined meta:name="OVERHEIDop.versieInformatie"/>
  </office:meta>
</office:document-meta>
</file>