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vangen van de dakpannen aan Peerdecamp 23 en 25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vervangen van de dakpannen op locatie Peerdecamp 23 en 25, 1141RM Monnickendam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2 okto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ondlijn"><text:span text:style-name="nadrukvet">www.waterland.nl/bezwaarschrift</text:span></text:span></text:a></text:p>
            <text:p text:style-name="last-al"> 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4002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vervangen van de dakpannen aan Peerdecamp 23 en 25 te Monnicken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206</meta:user-defined>
    <meta:user-defined meta:name="OVERHEIDop.GmbID/DC.identifier">gmb-2026-400206</meta:user-defined>
    <meta:user-defined meta:name="OVERHEIDop.versieInformatie"/>
  </office:meta>
</office:document-meta>
</file>