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iependaalselaan 197, 1214 KB Hilversum (gedeeltelijk optoppen en verbouwen verdiepingen naar 9 zelfstandige woningen); 1971609;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Diependaalselaan 197, 1214 KB Hilversum (gedeeltelijk optoppen en verbouwen verdiepingen naar 9 zelfstandige woningen); 1971609;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2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71609</meta:user-defined>
    <meta:user-defined meta:name="DCTERMS.abstract">De beslistermijn van de aanvraag is met zes weken verlengd.</meta:user-defined>
    <dc:language>nl</dc:language>
    <meta:user-defined meta:name="OVERHEIDop.locatietype/OVERHEIDop.gebiedsmarkering">Punt</meta:user-defined>
    <meta:user-defined meta:name="DC.title">Diependaalselaan 197, 1214 KB Hilversum (gedeeltelijk optoppen en verbouwen verdiepingen naar 9 zelfstandige woningen); 1971609;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205</meta:user-defined>
    <meta:user-defined meta:name="OVERHEIDop.GmbID/DC.identifier">gmb-2026-400205</meta:user-defined>
    <meta:user-defined meta:name="OVERHEIDop.versieInformatie"/>
  </office:meta>
</office:document-meta>
</file>