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estersingel 18 en 20 3014G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05112/2026041500224</text:span>, heeft verleend voor de Bouwactiviteit (omgevingsplan), Bouwactiviteit (technisch), Buitenplanse activiteit (BOPA), Sloopactivteit o.g.v. beschermd stadsgezicht. <text:span text:style-name="nadrukcur">(Grondslag: Omgevingswet, artikel 5.1)</text:span></text:p>
            <text:p text:style-name="common-al">De aanvraag heeft betrekking op de locatie Westersingel 18 en 20, 3014GP in Rotterdam.</text:p>
            <text:p text:style-name="common-al">Het project, bekend onder de naam ‘De Herwaert’ betreft het transformeren en optoppen van een bestaand (voormalig) kantoorpand naar kantoor- en maatschappelijke ruimtes + huiskamer en 30 woningen op de locatie Westersingel 18 en 20 3014GP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20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112</meta:user-defined>
    <meta:user-defined meta:name="DCTERMS.abstract">Herwaert - (Transformatie van een bestaand (voormalig) kantoorpand naar kantoor- en maatschappelijke ruimtes + huiskamer en 30 won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estersingel 18 en 20 3014GP Rotterdam</meta:user-defined>
    <meta:user-defined meta:name="DCTERMS.W3CDTF/DCTERMS.available">2026-08-25</meta:user-defined>
    <meta:user-defined meta:name="DCTERMS.W3CDTF/OVERHEIDop.jaargang">2026</meta:user-defined>
    <meta:user-defined meta:name="OVERHEIDop.publicationIssue">400201</meta:user-defined>
    <meta:user-defined meta:name="OVERHEIDop.GmbID/DC.identifier">gmb-2026-400201</meta:user-defined>
    <meta:user-defined meta:name="OVERHEIDop.versieInformatie"/>
  </office:meta>
</office:document-meta>
</file>