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4 bomen (1 es en 1 esdoorn en 2 coniferen, achtererf), Mezenplein 10, 9713 PT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4 bomen (1 es en 1 esdoorn en 2 coniferen, achtererf) aan de Mezenplein 10  te Groningen, dossiernummer GRN-00039438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1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438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4 bomen (1 es en 1 esdoorn en 2 coniferen, achtererf), Mezenplein 10, 9713 PT Groningen</meta:user-defined>
    <meta:user-defined meta:name="OVERHEIDop.datumEindeReactietermijn">2026-10-02</meta:user-defined>
    <meta:user-defined meta:name="OVERHEIDop.terinzageleggingBG">https://groningen.lokalebekendmakingen.nl/case/1:9822:31267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95</meta:user-defined>
    <meta:user-defined meta:name="OVERHEIDop.GmbID/DC.identifier">gmb-2026-400195</meta:user-defined>
    <meta:user-defined meta:name="OVERHEIDop.versieInformatie"/>
  </office:meta>
</office:document-meta>
</file>