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station uitbreiden met twee middenspanningsstations, drie transformatoren, een SSI-gebouw en een algemeen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5-007045 </text:p>
            <text:p text:style-name="common-al"> Omschrijving: station uitbreiden met twee middenspanningsstations, drie transformatoren, een SSI-gebouw en een algemeen gebouw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ollseweg (ongenummerd)  </text:p>
              </text:list-item>
            </text:list>
            <text:p text:style-name="common-al"> Soort aanvraag: Bouwactiviteit (bouwtechnisch deel), Bouwactiviteit (ruimtelijk deel), Buitenplanse omgevingsplanactiviteit </text:p>
            <text:p text:style-name="common-al"> Besluit: Verleend </text:p>
            <text:p text:style-name="common-al"> Verzenddatum: 2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0704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01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7045</meta:user-defined>
    <meta:user-defined meta:name="DCTERMS.abstract">station uitbreiden met twee middenspanningsstations, drie transformatoren, een SSI-gebouw en een algemeen gebouw</meta:user-defined>
    <dc:language>nl</dc:language>
    <meta:user-defined meta:name="OVERHEIDop.locatietype/OVERHEIDop.gebiedsmarkering">Vlak</meta:user-defined>
    <meta:user-defined meta:name="DC.title">Besluit op aanvraag omgevingsvergunning: station uitbreiden met twee middenspanningsstations, drie transformatoren, een SSI-gebouw en een algemeen gebouw</meta:user-defined>
    <meta:user-defined meta:name="OVERHEIDop.datumEindeReactietermijn">2026-10-05</meta:user-defined>
    <meta:user-defined meta:name="OVERHEIDop.terinzageleggingBG">https://publicaties.eindhoven.nl/dossier/EHV-ZP2025-007045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92</meta:user-defined>
    <meta:user-defined meta:name="OVERHEIDop.GmbID/DC.identifier">gmb-2026-400192</meta:user-defined>
    <meta:user-defined meta:name="OVERHEIDop.versieInformatie"/>
  </office:meta>
</office:document-meta>
</file>