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samenvoegen van twee panden en het vergroten van een Rijksmonument, Kleine Rozenstraat 30 en 32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samenvoegen van twee panden en het vergroten van een Rijksmonument aan Kleine Rozenstraat 30 en 32  te Groningen, dossiernummer GRN-00028546  (verzonden 2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01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28546</meta:user-defined>
    <dc:language>nl</dc:language>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samenvoegen van twee panden en het vergroten van een Rijksmonument, Kleine Rozenstraat 30 en 32 Groningen</meta:user-defined>
    <meta:user-defined meta:name="OVERHEIDop.datumEindeReactietermijn">2026-10-02</meta:user-defined>
    <meta:user-defined meta:name="OVERHEIDop.terinzageleggingBG">https://groningen.lokalebekendmakingen.nl/case/1:9822:312632</meta:user-defined>
    <meta:user-defined meta:name="DCTERMS.W3CDTF/DCTERMS.available">2026-08-25</meta:user-defined>
    <meta:user-defined meta:name="DCTERMS.W3CDTF/OVERHEIDop.jaargang">2026</meta:user-defined>
    <meta:user-defined meta:name="OVERHEIDop.publicationIssue">400180</meta:user-defined>
    <meta:user-defined meta:name="OVERHEIDop.GmbID/DC.identifier">gmb-2026-400180</meta:user-defined>
    <meta:user-defined meta:name="OVERHEIDop.versieInformatie"/>
  </office:meta>
</office:document-meta>
</file>