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dak-en gevelbeplating van vervangen en een extra overheaddeur plaatsen aan Nieuwe Bredase Baan 22 4825BP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6-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12.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017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7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7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712</meta:user-defined>
    <meta:user-defined meta:name="DCTERMS.abstract">het dak-en gevelbeplating van vervangen en een extra overheaddeur plaatsen</meta:user-defined>
    <dc:language>nl</dc:language>
    <meta:user-defined meta:name="OVERHEIDop.locatietype/OVERHEIDop.gebiedsmarkering">Vlak</meta:user-defined>
    <meta:user-defined meta:name="DC.title">Aanvraag omgevingsvergunning voor het dak-en gevelbeplating van vervangen en een extra overheaddeur plaatsen aan Nieuwe Bredase Baan 22 4825BP Breda</meta:user-defined>
    <meta:user-defined meta:name="DCTERMS.W3CDTF/DCTERMS.available">2026-08-25</meta:user-defined>
    <meta:user-defined meta:name="DCTERMS.W3CDTF/OVERHEIDop.jaargang">2026</meta:user-defined>
    <meta:user-defined meta:name="OVERHEIDop.publicationIssue">400177</meta:user-defined>
    <meta:user-defined meta:name="OVERHEIDop.GmbID/DC.identifier">gmb-2026-400177</meta:user-defined>
    <meta:user-defined meta:name="OVERHEIDop.versieInformatie"/>
  </office:meta>
</office:document-meta>
</file>