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gunning verleend voor het plaatsen van steigers van 24 augustus tot en met 30 september 2026, van Wassenaerstraat 3, 2274 RB Voorburg - kenmerk 000024382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leende vergunning voorwerp op de openbare plaats voor het plaatsen van steigers van 24 augustus tot en met 30 september 2026.</text:p>
            <text:p text:style-name="common-al">
            
          </text:p>
            <text:p text:style-name="common-al">
            <text:span text:style-name="nadrukvet">Datum bekendmaking besluit: </text:span>21 augustus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40017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38210</meta:user-defined>
    <dc:language>nl</dc:language>
    <meta:user-defined meta:name="OVERHEIDop.locatietype/OVERHEIDop.gebiedsmarkering">Punt</meta:user-defined>
    <meta:user-defined meta:name="DC.title">Vergunning verleend voor het plaatsen van steigers van 24 augustus tot en met 30 september 2026, van Wassenaerstraat 3, 2274 RB Voorburg - kenmerk 00002438210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175</meta:user-defined>
    <meta:user-defined meta:name="OVERHEIDop.GmbID/DC.identifier">gmb-2026-400175</meta:user-defined>
    <meta:user-defined meta:name="OVERHEIDop.versieInformatie"/>
  </office:meta>
</office:document-meta>
</file>