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ostsingel 92, 4461KE Goes - Aanvraag omgevingsvergunning voor het vervangen van monumentaal gla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0 augustus 2026 een aanvraag hebben ontvangen voor een omgevingsvergunning op de locatie Oostsingel 92, 4461KE Goes. De aanvraag is geregistreerd onder zaaknummer Z2026-00005600. De aanvraag betreft:</text:p>
            <text:p text:style-name="common-al">het vervangen van monumentaal glas </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01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600</meta:user-defined>
    <meta:user-defined meta:name="DCTERMS.abstract">Oostsingel 92, 4461KE Goes - Aanvraag omgevingsvergunning voor het vervangen van monumentaal glas </meta:user-defined>
    <dc:language>nl</dc:language>
    <meta:user-defined meta:name="OVERHEIDop.locatietype/OVERHEIDop.gebiedsmarkering">Vlak</meta:user-defined>
    <meta:user-defined meta:name="DC.title">Oostsingel 92, 4461KE Goes - Aanvraag omgevingsvergunning voor het vervangen van monumentaal glas</meta:user-defined>
    <meta:user-defined meta:name="DCTERMS.W3CDTF/DCTERMS.available">2026-08-25</meta:user-defined>
    <meta:user-defined meta:name="DCTERMS.W3CDTF/OVERHEIDop.jaargang">2026</meta:user-defined>
    <meta:user-defined meta:name="OVERHEIDop.publicationIssue">400174</meta:user-defined>
    <meta:user-defined meta:name="OVERHEIDop.GmbID/DC.identifier">gmb-2026-400174</meta:user-defined>
    <meta:user-defined meta:name="OVERHEIDop.versieInformatie"/>
  </office:meta>
</office:document-meta>
</file>