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Grintweg 5 7676SE Westerhaar-Vriezenveensewijk, Twentecross op 29-08-2026 van 07.00 t/m 20.3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 </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rintweg 5 7676SE Westerhaar-Vriezenveensewijk
</text:p>
            <text:p text:style-name="common-al">
            <text:span text:style-name="nadrukvet">Wat:</text:span>
Twentecross op 29-08-2026 van 07.00 t/m 20.30 uur
</text:p>
            <text:p text:style-name="common-al">
            <text:span text:style-name="nadrukvet">Wanneer:</text:span>
van 29-08-2026 07:00 tot 29-08-2026 20:30
</text:p>
            <text:p text:style-name="common-al">
            <text:span text:style-name="nadrukvet">Verzonden:</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40016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TR-Z2026-001314</meta:user-defined>
    <meta:user-defined meta:name="DCTERMS.abstract">Twentecross op 29-08-2026 van 07.00 t/m 20.30 uur</meta:user-defined>
    <dc:language>nl</dc:language>
    <meta:user-defined meta:name="OVERHEIDop.locatietype/OVERHEIDop.gebiedsmarkering">Punt</meta:user-defined>
    <meta:user-defined meta:name="DC.title">Gemeente Twenterand - verleende vergunning, Grintweg 5 7676SE Westerhaar-Vriezenveensewijk, Twentecross op 29-08-2026 van 07.00 t/m 20.30 uur</meta:user-defined>
    <meta:user-defined meta:name="DCTERMS.W3CDTF/DCTERMS.available">2026-08-27</meta:user-defined>
    <meta:user-defined meta:name="DCTERMS.W3CDTF/OVERHEIDop.jaargang">2026</meta:user-defined>
    <meta:user-defined meta:name="OVERHEIDop.publicationIssue">400160</meta:user-defined>
    <meta:user-defined meta:name="OVERHEIDop.GmbID/DC.identifier">gmb-2026-400160</meta:user-defined>
    <meta:user-defined meta:name="OVERHEIDop.versieInformatie"/>
  </office:meta>
</office:document-meta>
</file>