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tijdelijke huisvesting op de locatie Krommedijk thv. 210a te Dordrecht zaaknummer 900369926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realiseren van tijdelijke huisvesting op de locatie Krommedijk thv. 210a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7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015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5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5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tijdelijke huisvesting op de locatie Krommedijk thv. 210a te Dordrecht zaaknummer 9003699269</meta:user-defined>
    <meta:user-defined meta:name="DCTERMS.W3CDTF/DCTERMS.available">2026-08-25</meta:user-defined>
    <meta:user-defined meta:name="DCTERMS.W3CDTF/OVERHEIDop.jaargang">2026</meta:user-defined>
    <meta:user-defined meta:name="OVERHEIDop.publicationIssue">400156</meta:user-defined>
    <meta:user-defined meta:name="OVERHEIDop.GmbID/DC.identifier">gmb-2026-400156</meta:user-defined>
    <meta:user-defined meta:name="OVERHEIDop.versieInformatie"/>
  </office:meta>
</office:document-meta>
</file>