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Nieuwelaan tussen nr. 3 en Kennemerstraatweg (perceel E 3661; GroenZuidHeiloo fase 1B Zandzoom) in Heiloo, het ruimtelijk mogelijk maken van 9 woningen (6 2^1-kap/3 vrijstaande woningen), datum ontvangst 21 augustus 2026 (Z2026-000073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001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7349</meta:user-defined>
    <meta:user-defined meta:name="DCTERMS.abstract">Nieuwelaan tussen nr. 3 en Kennemerstraatweg (perceel E 3661; GroenZuidHeiloo fase 1B Zandzoom) in Heiloo, het ruimtelijk mogelijk maken van 9 woningen (6 2^1-kap/3 vrijstaande woningen), datum ontvangst 21 augustus 2026 (Z2026-00007349)</meta:user-defined>
    <dc:language>nl</dc:language>
    <meta:user-defined meta:name="OVERHEIDop.locatietype/OVERHEIDop.gebiedsmarkering">Vlak</meta:user-defined>
    <meta:user-defined meta:name="DC.title">Gemeente Heiloo, ontvangen aanvraag omgevingsvergunning, Nieuwelaan tussen nr. 3 en Kennemerstraatweg (perceel E 3661; GroenZuidHeiloo fase 1B Zandzoom) in Heiloo, het ruimtelijk mogelijk maken van 9 woningen (6 2^1-kap/3 vrijstaande woningen), datum ontvangst 21 augustus 2026 (Z2026-00007349)</meta:user-defined>
    <meta:user-defined meta:name="DCTERMS.W3CDTF/DCTERMS.available">2026-08-25</meta:user-defined>
    <meta:user-defined meta:name="DCTERMS.W3CDTF/OVERHEIDop.jaargang">2026</meta:user-defined>
    <meta:user-defined meta:name="OVERHEIDop.publicationIssue">400155</meta:user-defined>
    <meta:user-defined meta:name="OVERHEIDop.GmbID/DC.identifier">gmb-2026-400155</meta:user-defined>
    <meta:user-defined meta:name="OVERHEIDop.versieInformatie"/>
  </office:meta>
</office:document-meta>
</file>