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e Blécourtstraat 6 3052N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7-2026</text:span> een aanvraag voor een omgevingsvergunning, met kenmerk <text:span text:style-name="nadrukvet">Z2026-010606</text:span>/<text:span text:style-name="nadrukvet">2026073000206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de nieuwbouw van 3 woongebouwen met in totaal 132 woningen en een maatschappelijke voorziening (buurthuis) in de plint (herbouw na sloop van 6 bestaande tweelaagse woongebouwen langs de Teldersweg). Het betreft het project Schiebroek-Zuid, nieuwbouw fase 3 (blok A en B) en 5 (blok C) op de locatie De Blécourtstraat 6 3052ND Rotterdam. Het projectgebied is gelegen aan de Teldersweg, Krabbestraat, Blécourtstraat en Wilgenplaslaan, kadastraal bekend als Schiebroek, sectie D, perceelnummers 832, 834 en 836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015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15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606</meta:user-defined>
    <meta:user-defined meta:name="DCTERMS.abstract">de nieuwbouw van 3 woongebouwen met in totaal 132 woningen en een maatschappelijke voorziening (Schiebroek-Zuid, nieuwbouw fase 3 en 5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e Blécourtstraat 6 3052ND Rot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154</meta:user-defined>
    <meta:user-defined meta:name="OVERHEIDop.GmbID/DC.identifier">gmb-2026-400154</meta:user-defined>
    <meta:user-defined meta:name="OVERHEIDop.versieInformatie"/>
  </office:meta>
</office:document-meta>
</file>