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tijdelijk plaatsen van een hijskraan van 27 augustus tot en met 28 augustus, van Lugtenburgstraat 12, 2274 KB Voorburg - kenmerk 000024354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tijdelijk plaatsen van een hijskraan van 27 augustus tot en met 28 augustus van 09:00 uur tot en met 16:00 uur.</text:p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1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5480</meta:user-defined>
    <dc:language>nl</dc:language>
    <meta:user-defined meta:name="OVERHEIDop.locatietype/OVERHEIDop.gebiedsmarkering">Punt</meta:user-defined>
    <meta:user-defined meta:name="DC.title">Vergunning verleend voor het tijdelijk plaatsen van een hijskraan van 27 augustus tot en met 28 augustus, van Lugtenburgstraat 12, 2274 KB Voorburg - kenmerk 00002435480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2</meta:user-defined>
    <meta:user-defined meta:name="OVERHEIDop.GmbID/DC.identifier">gmb-2026-400152</meta:user-defined>
    <meta:user-defined meta:name="OVERHEIDop.versieInformatie"/>
  </office:meta>
</office:document-meta>
</file>