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Bergmaas 5411 RV Zeeland, Damaststraat 5411 AM Zeeland, Langenboomseweg 5411 AW Zeeland, Morgenweg 5406 NJ Uden, Scheisestraat 5374 CP Schaijk</text:p>
      <text:section text:name="zakelijke-mededeling_id1-3-2" text:style-name="zakelijke-mededeling">
        <text:section text:name="zakelijke-mededeling-tekst_id1-3-2-1" text:style-name="zakelijke-mededeling-tekst">
          <text:section text:name="tekst_id1-3-2-1-1" text:style-name="tekst">
            <text:p text:style-name="common-al">De gemeente heeft op 21-08-2026 een besluit genomen op de aanvraag voor een omgevingsvergunning met zaaknummer <text:span text:style-name="nadrukvet">60779-2026</text:span>.</text:p>
            <text:p text:style-name="common-al">De zaak betreft locatie Bergmaas 5411 RV Zeeland, Damaststraat 5411 AM Zeeland, Langenboomseweg 5411 AW Zeeland, Morgenweg 5406 NJ Uden, Scheisestraat 5374 CP Schaijk en heeft de omschrijving het "kappen van vijf bomen in zeer slechte conditie". De vergunning is verleend.</text:p>
            <text:p text:style-name="common-al">Het besluit betreft de volgende onderdelen: Boom kappen of houtopstand vellen.</text:p>
            <text:p text:style-name="common-al">Het besluit is verzonden op: 21-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015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5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607792026</meta:user-defined>
    <meta:user-defined meta:name="DCTERMS.abstract">kappen van vijf bomen in zeer slechte conditi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aanvraag omgevingsvergunning Bergmaas 5411 RV Zeeland, Damaststraat 5411 AM Zeeland, Langenboomseweg 5411 AW Zeeland, Morgenweg 5406 NJ Uden, Scheisestraat 5374 CP Schaijk</meta:user-defined>
    <meta:user-defined meta:name="DCTERMS.W3CDTF/DCTERMS.available">2026-08-25</meta:user-defined>
    <meta:user-defined meta:name="DCTERMS.W3CDTF/OVERHEIDop.jaargang">2026</meta:user-defined>
    <meta:user-defined meta:name="OVERHEIDop.publicationIssue">400150</meta:user-defined>
    <meta:user-defined meta:name="OVERHEIDop.GmbID/DC.identifier">gmb-2026-400150</meta:user-defined>
    <meta:user-defined meta:name="OVERHEIDop.versieInformatie"/>
  </office:meta>
</office:document-meta>
</file>