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Kennemerstraatweg tussen nr. 429 en Nieuwelaan (perceel E 3661; GroenZuidHeiloo fase 1A Zandzoom) in Heiloo, het ruimtelijk mogelijk maken van 7 woningen (4 2^1-kap/3 vrijstaande woningen), datum ontvangst 21 augustus 2026 (Z2026-000073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40014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7348</meta:user-defined>
    <meta:user-defined meta:name="DCTERMS.abstract">Kennemerstraatweg tussen nr. 429 en Nieuwelaan (perceel E 3661; GroenZuidHeiloo fase 1A Zandzoom) in Heiloo, het ruimtelijk mogelijk maken van 7 woningen (4 2^1-kap/3 vrijstaande woningen), datum ontvangst 21 augustus 2026 (Z2026-00007348)</meta:user-defined>
    <dc:language>nl</dc:language>
    <meta:user-defined meta:name="OVERHEIDop.locatietype/OVERHEIDop.gebiedsmarkering">Vlak</meta:user-defined>
    <meta:user-defined meta:name="DC.title">Gemeente Heiloo, ontvangen aanvraag omgevingsvergunning, Kennemerstraatweg tussen nr. 429 en Nieuwelaan (perceel E 3661; GroenZuidHeiloo fase 1A Zandzoom) in Heiloo, het ruimtelijk mogelijk maken van 7 woningen (4 2^1-kap/3 vrijstaande woningen), datum ontvangst 21 augustus 2026 (Z2026-00007348)</meta:user-defined>
    <meta:user-defined meta:name="DCTERMS.W3CDTF/DCTERMS.available">2026-08-25</meta:user-defined>
    <meta:user-defined meta:name="DCTERMS.W3CDTF/OVERHEIDop.jaargang">2026</meta:user-defined>
    <meta:user-defined meta:name="OVERHEIDop.publicationIssue">400148</meta:user-defined>
    <meta:user-defined meta:name="OVERHEIDop.GmbID/DC.identifier">gmb-2026-400148</meta:user-defined>
    <meta:user-defined meta:name="OVERHEIDop.versieInformatie"/>
  </office:meta>
</office:document-meta>
</file>