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268, Borculoseweg 54, 7261BL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Borculoseweg 54, 7261 BL Ruurlo, vervangen van een tuinhuis, Z2026-00001268 (beslistermijn tot 18-10-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0014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68</meta:user-defined>
    <meta:user-defined meta:name="DCTERMS.abstract">Betreft: Beschikking verlenging beslistermijn op locatie Borculoseweg 54, 7261BL Ruurl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termijnverlenging Z2026-00001268, Borculoseweg 54, 7261BL Ruurlo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47</meta:user-defined>
    <meta:user-defined meta:name="OVERHEIDop.GmbID/DC.identifier">gmb-2026-400147</meta:user-defined>
    <meta:user-defined meta:name="OVERHEIDop.versieInformatie"/>
  </office:meta>
</office:document-meta>
</file>