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Admiraal De Ruijterweg 487, 489, 491, 493 1055M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de gebouwen in appartementsrechten.</text:p>
            <text:p text:style-name="common-al">Zaakadres: Admiraal De Ruijterweg 487 1055MH Amsterdam, Admiraal De Ruijterweg 489-1 1055MH Amsterdam, Admiraal De Ruijterweg 489-2 1055MH Amsterdam, Admiraal De Ruijterweg 489-3 1055MH Amsterdam, Admiraal De Ruijterweg 491-1 1055MH Amsterdam, Admiraal De Ruijterweg 491-2 1055MH Amsterdam, Admiraal De Ruijterweg 491-3 1055MH Amsterdam, Admiraal De Ruijterweg 493 1055MH Amsterdam</text:p>
            <text:p text:style-name="common-al">Datum ontvangst: 06-08-2026</text:p>
            <text:p text:style-name="common-al">Zaaknummer: Z2026-0351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1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37</meta:user-defined>
    <meta:user-defined meta:name="DCTERMS.abstract">het splitsen van de gebouwen in appartementsrechten op het adres Admiraal de Ruijterweg 487, 489, 491 en 49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Admiraal De Ruijterweg 487, 489, 491, 493 1055MH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33</meta:user-defined>
    <meta:user-defined meta:name="OVERHEIDop.GmbID/DC.identifier">gmb-2026-400133</meta:user-defined>
    <meta:user-defined meta:name="OVERHEIDop.versieInformatie"/>
  </office:meta>
</office:document-meta>
</file>