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irkstraat 161 3768HG Soest, kappen van een larix in de voor- en achtertuin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heeft op 24-08-2026 een besluit genomen op de aanvraag met zaaknummer 1396114 voor een omgevingsvergunning voor het kappen van een larix in de voor- en achtertuin op locatie Birkstraat 161 3768HG Soest. De vergunning is toegekend en is aan de aanvrager verzonden op 24-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item text:style-override="id1-3-2-1-1-3-2">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012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6114</meta:user-defined>
    <meta:user-defined meta:name="DCTERMS.abstract">kappen van een larix in de voor- en achtertui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irkstraat 161 3768HG Soest, kappen van een larix in de voor- en achtertuin met herplant</meta:user-defined>
    <meta:user-defined meta:name="DCTERMS.W3CDTF/DCTERMS.available">2026-08-25</meta:user-defined>
    <meta:user-defined meta:name="DCTERMS.W3CDTF/OVERHEIDop.jaargang">2026</meta:user-defined>
    <meta:user-defined meta:name="OVERHEIDop.publicationIssue">400129</meta:user-defined>
    <meta:user-defined meta:name="OVERHEIDop.GmbID/DC.identifier">gmb-2026-400129</meta:user-defined>
    <meta:user-defined meta:name="OVERHEIDop.versieInformatie"/>
  </office:meta>
</office:document-meta>
</file>