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aanwijzingsbesluit van het college van burgemeester en wethouders van de gemeente Alkmaar omtrent ondergrondse inzamelvoorzie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Kennisgeving</text:span>
          </text:p>
            <text:p text:style-name="common-al">Burgemeester en wethouders van de gemeente Alkmaar maken bekend dat zij op 27 augustus 2026 hebben besloten locatie MA107R aan te wijzen als ondergrondse inzamelvoorziening voor huishoudelijk afval aan de Kanaaldijk, ten behoeve van het nieuwbouwproject Buitenvaart. De aanwijzing is vastgelegd in locatiebesluit OC2026-03-MA107. De inzamelvoorziening bestaat uit drie ondergrondse restafvalcontainers en één ondergrondse papiercontainer.</text:p>
            <text:p text:style-name="common-al">
            <text:span text:style-name="nadrukcur">Beleid</text:span>
          </text:p>
            <text:p text:style-name="common-al">Bij de bepaling van de locaties is getoetst aan de (beleids)criteria zoals is vastgesteld in het ‘Beleid inzameling huishoudelijke afvalstoffen nabij elk perceel’. Het beleid is in te zien via <text:a xlink:href="https://zoek.officielebekendmakingen.nl/gmb-2016-165724.html" xlink:type="simple"><text:span text:style-name="nadrukondlijn">https://zoek.officielebekendmakingen.nl/gmb-2016-165724.html</text:span></text:a> </text:p>
            <text:p text:style-name="common-al">
            <text:span text:style-name="nadrukcur">Periode van terinzagelegging</text:span>
          </text:p>
            <text:p text:style-name="common-al">Belanghebbenden hebben de gelegenheid om tegen het ontwerp-aanwijzingsbesluit van de ondergrondse container, ingevolge afdeling 3.4 van de Algemene wet bestuursrecht, gedurende 6 weken hun zienswijzen in te dienen vanaf het moment van terinzagelegging van het ontwerp-aanwijzingsbesluitbesluit vanaf 27 augustus 2026. </text:p>
            <text:p text:style-name="common-al">
            <text:span text:style-name="nadrukcur">Inzien van het ontwerp-aanwijzingsbesluit</text:span>
          </text:p>
            <text:p text:style-name="common-al">U kunt het ontwerp-aanwijzingsbesluit en de bijbehorende stukken digitaal bekijken via het digitale publicatieblad op officielebekendmakingen.nl. De documenten hangen als ‘Bekijk documenten’ aan deze publicatie (zie linker kolom)..</text:p>
            <text:p text:style-name="common-al">Het ontwerp-aanwijzingsbesluit en het beleid zijn tevens in te zien of te printen bij het Stadskantoor en de Servicepunten met ingang van 27 augustus 2026. Zie <text:a xlink:href="https://www.alkmaar.nl/contact/" xlink:type="simple"><text:span text:style-name="nadrukondlijn">https://www.alkmaar.nl/contact/</text:span></text:a> voor de adressen en de openingstijden.</text:p>
            <text:p text:style-name="common-al">
            <text:span text:style-name="nadrukcur">Zienswijzen</text:span>
          </text:p>
            <text:p text:style-name="last-al">Tijdens de terinzagelegging kan een zienswijze worden ingebracht door belanghebbenden. Zienswijzen kunt u bij voorkeur schriftelijk indienen. Een zienswijze betreffende de ondergrondse container en/of de aanbiedplaatsen voor minicontainers kunt u indienen onder vermelding van het kenmerk van het besluit. In uw zienswijze dient u ten minste op te nemen: uw naam, adres en telefoonnummer, de dagtekening, de locatiecode waarop uw zienswijze betrekking heeft, uw zienswijze met bijhorende motivatie en uw eventuele alternatief, ons briefkenmerk en uw handtekening. U kunt uw zienswijze sturen naar: Gemeente Alkmaar, Postbus 53, 1800 BC Alkmaar of per e-mail naar afvalengrondstoffen@alkmaar.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012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2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Alkmaar</meta:user-defined>
    <meta:user-defined meta:name="OVERHEID.Informatietype/DC.type">officiële publicatie</meta:user-defined>
    <meta:user-defined meta:name="OVERHEIDop.Rubriek/DC.type">participatie</meta:user-defined>
    <meta:user-defined meta:name="OVERHEID.Gemeente/OVERHEID.authority">Alkmaar</meta:user-defined>
    <meta:user-defined meta:name="OVERHEID.Gemeente/DCTERMS.publisher">Alkmaar</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Ontwerp aanwijzingsbesluit van het college van burgemeester en wethouders van de gemeente Alkmaar omtrent ondergrondse inzamelvoorzieningen</meta:user-defined>
    <meta:user-defined meta:name="OVERHEIDop.datumEindeReactietermijn">2026-10-08</meta:user-defined>
    <meta:user-defined meta:name="OVERHEIDop.TilID/OVERHEIDop.terinzageleggingOP">til-2026-33497</meta:user-defined>
    <meta:user-defined meta:name="DCTERMS.W3CDTF/DCTERMS.available">2026-08-27</meta:user-defined>
    <meta:user-defined meta:name="DCTERMS.W3CDTF/OVERHEIDop.jaargang">2026</meta:user-defined>
    <meta:user-defined meta:name="OVERHEIDop.publicationIssue">400125</meta:user-defined>
    <meta:user-defined meta:name="OVERHEIDop.GmbID/DC.identifier">gmb-2026-400125</meta:user-defined>
    <meta:user-defined meta:name="OVERHEIDop.versieInformatie"/>
  </office:meta>
</office:document-meta>
</file>