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Herenstraat 12, 12a en 12b, 3621AR Breukelen - het aanpassen van de  indeling en het plaatsen van 2 balkonvenster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aanpassen van de  indeling en het plaatsen van 2 balkonvensters  op de locatie Herenstraat 12, 12a en 12b, 3621AR Breukelen.</text:p>
            <text:p text:style-name="common-al">Datum besluit: 18 augustus 2026</text:p>
            <text:p text:style-name="common-al">Zaaknummer: Z2026-00001164</text:p>
            <text:p text:style-name="common-al">U kunt bezwaar maken tot en met 2 oktober 2026</text:p>
            <text:p text:style-name="common-al">
            <text:span text:style-name="nadrukvet">Inzien</text:span>
          </text:p>
            <text:p text:style-name="common-al">U kunt de documenten met zaaknummer Z2026-00001164 tot 2 oktober 2026 inzien. Dit kan via de knop 'Bekijk documenten' aan de linkerkant van deze pagina, onder het kopje 'Extra informatie'. U kunt ook de link jeleefomgeving.nl/inzien/823214527/037cab47-e6ed-46de-9727-2e4694051e3a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01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4</meta:user-defined>
    <meta:user-defined meta:name="DCTERMS.abstract">Betreft: Beschikking op aanvraag op locatie Herenstraat 12, 12a en 12b, 3621AR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Herenstraat 12, 12a en 12b, 3621AR Breukelen - het aanpassen van de  indeling en het plaatsen van 2 balkonvensters</meta:user-defined>
    <meta:user-defined meta:name="OVERHEIDop.datumEindeReactietermijn">2026-10-02</meta:user-defined>
    <meta:user-defined meta:name="OVERHEIDop.terinzageleggingBG">https://jeleefomgeving.nl/inzien/823214527/037cab47-e6ed-46de-9727-2e4694051e3a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22</meta:user-defined>
    <meta:user-defined meta:name="OVERHEIDop.GmbID/DC.identifier">gmb-2026-400122</meta:user-defined>
    <meta:user-defined meta:name="OVERHEIDop.versieInformatie"/>
  </office:meta>
</office:document-meta>
</file>