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Lokale Veteranendag in de Rozentuin op Zaterdag 5 september 2026 aan Holy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er een aanvraag is ontvangen voor het organiseren van een evenement:</text:p>
            <text:p text:style-name="common-al">Voor: Lokale Veteranendag </text:p>
            <text:p text:style-name="common-al">Datum: Zaterdag 5 september 2026</text:p>
            <text:p text:style-name="common-al">Tijd: 15.00 uur – 18.00 uur</text:p>
            <text:p text:style-name="common-al">Locatie: Voor het buurtpunt aan de van Hogendorplaan nr. 45</text:p>
            <text:p text:style-name="common-al">Activiteiten: De vlaardingse Veteranen worden uitgenodigd voor een samenkomst. De locatie is in de Rozentuin in Vlaardingen Holy (tegenover de Shell). </text:p>
            <text:p text:style-name="common-al">Thalia speelt bij ontvangst en daarna zijn er speeches, muziek en een buffet via P. van der Ree Catering</text:p>
            <text:p text:style-name="common-al">Aantal bezoekers drukste moment: 50</text:p>
            <text:p text:style-name="common-al">Heeft u hier vragen over? Neem dan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4001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Wijk</meta:user-defined>
    <meta:user-defined meta:name="DC.title">Aanvraag vergunning voor de Lokale Veteranendag in de Rozentuin op Zaterdag 5 september 2026 aan Holy te Vlaard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108</meta:user-defined>
    <meta:user-defined meta:name="OVERHEIDop.GmbID/DC.identifier">gmb-2026-400108</meta:user-defined>
    <meta:user-defined meta:name="OVERHEIDop.versieInformatie"/>
  </office:meta>
</office:document-meta>
</file>