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881000352iffb418c8-0e08-4dd2-b289-bfbf9406a92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4-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4-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4-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4-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24-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24-8">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24-9">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24-10">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24-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4-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4-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4-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text:list-style style:name="id1-3-2-1-1-27-5">
      <text:list-level-style-bullet text:bullet-char="•" text:level="1">
        <style:list-level-properties text:min-label-width="10mm"/>
      </text:list-level-style-bullet>
    </text:list-style>
    <text:list-style style:name="id1-3-2-1-1-27-6">
      <text:list-level-style-bullet text:bullet-char="•" text:level="1">
        <style:list-level-properties text:min-label-width="10mm"/>
      </text:list-level-style-bullet>
    </text:list-style>
  </office:automatic-styles>
  <office:body>
    <office:text>
      <text:p text:style-name="new_page_staatscourant"/>
      <text:p text:style-name="single-kop-titel">Verkeersmaatregel De Beente</text:p>
      <text:section text:name="regeling_id1-3-2" text:style-name="regeling">
        <text:section text:name="aanhef_id1-3-2-1" text:style-name="aanhef">
          <text:section text:name="afkondiging_id1-3-2-1-1" text:style-name="afkondiging">
            <text:p text:style-name="afkondiging_top"/>
            <text:p text:style-name="al">Ruimte / Mobiliteit / 2026-2615023</text:p>
            <text:p text:style-name="al"/>
            <text:p text:style-name="al">Het college van burgemeester en wethouders van Maastricht neemt een verkeersbesluit voor het instellen van een parkeerverbod aan De Beente.</text:p>
            <text:p text:style-name="al"/>
            <text:p text:style-name="al">
            <text:span text:style-name="nadrukvet">Overwegingen</text:span>
          </text:p>
            <text:p text:style-name="al">De Beente is een erftoegangsweg binnen de bebouwde kom van de gemeente Maastricht en is in beheer bij de gemeente Maastricht.</text:p>
            <text:p text:style-name="al">Aan de zuidzijde van De Beente, direct ten oosten van de aansluiting met de Distele, staan regelmatig voertuigen geparkeerd. Door deze geparkeerde voertuigen wordt het zicht op het verkeer ter hoogte van de aansluiting beperkt. De aanwezige begroeiing ter plaatse zorgt daarnaast voor een verdere beperking van het zicht.</text:p>
            <text:p text:style-name="al">Hierdoor hebben weggebruikers die vanuit de Distele De Beente oprijden onvoldoende zicht op tegemoetkomend verkeer op De Beente. Andersom kunnen weggebruikers op De Beente verkeer vanuit de Distele later waarnemen. Dit kan leiden tot onverwachte verkeerssituaties en is vanuit het oogpunt van verkeersveiligheid ongewenst.</text:p>
            <text:p text:style-name="al">Om het zicht ter hoogte van de aansluiting te verbeteren en voldoende uitzicht tussen de verschillende verkeersstromen te waarborgen, is het wenselijk om de ruimte direct ten oosten van de Distele vrij te houden van geparkeerde voertuigen.</text:p>
            <text:p text:style-name="al">Een parkeerverbod over een afstand van 5 meter aan de zuidzijde van De Beente wordt hiervoor voldoende geacht. De maatregel is daarmee beperkt tot het gedeelte van de weg waar geparkeerde voertuigen daadwerkelijk invloed hebben op het benodigde zicht ter hoogte van de aansluiting.</text:p>
            <text:p text:style-name="al">Door het vrijhouden van dit gedeelte van De Beente wordt het zicht op het verkeer verbeterd en ontstaat een overzichtelijkere en verkeersveiligere situatie ter hoogte van de aansluiting met de Distele.</text:p>
            <text:p text:style-name="al"/>
            <text:p text:style-name="al">
            <text:span text:style-name="nadrukvet">Belangenafweging</text:span>
          </text:p>
            <text:p text:style-name="al">Deze maatregel wordt genomen voor het verzekeren van de veiligheid op de weg, het in stand houden van de weg, het waarborgen van de bruikbaarheid daarvan en het zoveel mogelijk waarborgen van de vrijheid van het verkeer.</text:p>
            <text:p text:style-name="al">Het parkeerverbod leidt ertoe dat over een beperkte lengte van 5 meter niet langer kan worden geparkeerd. Daartegenover staat dat het vrijhouden van deze ruimte het zicht ter hoogte van de aansluiting De Beente-Distele verbetert en daarmee bijdraagt aan de verkeersveiligheid.</text:p>
            <text:p text:style-name="al">Omdat de maatregel uitsluitend wordt ingesteld op het gedeelte waar geparkeerde voertuigen het benodigde zicht beperken, gaat de maatregel niet verder dan noodzakelijk. Het belang van een veilige en overzichtelijke verkeerssituatie weegt daarom zwaarder dan het beperkte belang om op deze locatie te kunnen parkeren. De maatregel wordt noodzakelijk en evenredig geacht.</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20">
              <text:list-item text:style-override="id1-3-2-1-1-20-1">
                <text:number>1.</text:number>
                <text:p text:style-name="al">In te trekken het bepaalde ten aanzien van De Beente uit hun besluit van 18 oktober 2022, Ruimte / Mobiliteit / 2022-17020;</text:p>
              </text:list-item>
              <text:list-item text:style-override="id1-3-2-1-1-20-2">
                <text:number>2.</text:number>
                <text:p text:style-name="al">een parkeerverbod in te stellen aan de zuidzijde van De Beente over een afstand van 5 meter ten oosten van de Distele door het aanbrengen van een gele onderbroken streep als bedoeld in artikel 24.1.e van het RVV 1990;</text:p>
              </text:list-item>
            </text:list>
            <text:p text:style-name="al"/>
            <text:p text:style-name="al">
            <text:span text:style-name="nadrukcur">Bestaande maatregelen die in stand worden gehouden</text:span>
          </text:p>
            <text:p text:style-name="al"/>
            <text:list text:style-name="id1-3-2-1-1-24">
              <text:list-item text:style-override="id1-3-2-1-1-24-1">
                <text:number>3.</text:number>
                <text:p text:style-name="al">de schoolzone-borden gecombineerd met de borden A4 van bijlage I van het RVV 1990 om het gedeelte van De Beente, gelegen tussen huisnummer 32 en huisnummer 20, aan te wijzen als schoolzone met een adviessnelheid van 15 km/u;</text:p>
              </text:list-item>
              <text:list-item text:style-override="id1-3-2-1-1-24-2">
                <text:number>4.</text:number>
                <text:p text:style-name="al">het bord B6 van Bijlage I van het RVV 1990 en de haaientanden om aan te geven dat het verkeer komende van De Beente, in de richting van de Kapittelweg, het verkeer op de Kapittelweg voorrang dient te verlenen;</text:p>
              </text:list-item>
              <text:list-item text:style-override="id1-3-2-1-1-24-3">
                <text:number>5.</text:number>
                <text:p text:style-name="al">de borden E1 van Bijlage I van het RVV 1990 om een parkeerverbod in te stellen voor de noordzijde van De Beente, gelegen tussen de Sint Michaëlsweg en De Distele;</text:p>
              </text:list-item>
              <text:list-item text:style-override="id1-3-2-1-1-24-4">
                <text:number>6.</text:number>
                <text:p text:style-name="al">het bord E6 van Bijlage I van het RVV 1990 om aan te wijzen een algemene gehandicaptenparkeerplaats aan de noordzijde van De Beente, ter hoogte van de ingang van het gezondheidscentrum dat in het pand met huisnummers 20, 22 en 24 is gevestigd;</text:p>
              </text:list-item>
              <text:list-item text:style-override="id1-3-2-1-1-24-5">
                <text:number>7.</text:number>
                <text:p text:style-name="al">het bord E7 van Bijlage I van het RVV 1990 en onderbord om aan te wijzen als gelegenheid voor het onmiddellijk laden en lossen van goederen een strook aan de noordzijde van De Beente ten westen van de aansluiting met de Termileslaandoor </text:p>
              </text:list-item>
              <text:list-item text:style-override="id1-3-2-1-1-24-6">
                <text:number>8.</text:number>
                <text:p text:style-name="al">het bord E7 van Bijlage I van het RVV 1990 om aan te wijzen als gelegenheid voor het onmiddellijk laden en lossen van goederen, de strook gelegen aan de oostzijde van De Beente ter hoogte van het winkelcentrum pand 52;</text:p>
              </text:list-item>
              <text:list-item text:style-override="id1-3-2-1-1-24-7">
                <text:number>9.</text:number>
                <text:p text:style-name="al">de borden G5 en G6 van Bijlage I van RVV1990 om het terreintje achter nummers 63-65 aan te wijzen als erf;</text:p>
              </text:list-item>
              <text:list-item text:style-override="id1-3-2-1-1-24-8">
                <text:number>10.</text:number>
                <text:p text:style-name="al">de borden G7 (zone) van Bijlage I van het RVV 1990 en onderborden om het plein rondom het winkelcentrum, gelegen aan De Beente, aan te wijzen als voetgangerszone waarbij fietsen is toegestaan en brom- en snorfietsen verboden zijn;</text:p>
              </text:list-item>
              <text:list-item text:style-override="id1-3-2-1-1-24-9">
                <text:number>11.</text:number>
                <text:p text:style-name="al">het bord L3 van Bijlage I van het RVV 1990 om de halte aan de Beente aan te wijzen als bushalte;</text:p>
              </text:list-item>
              <text:list-item text:style-override="id1-3-2-1-1-24-10">
                <text:number>12.</text:number>
                <text:p text:style-name="al">een gele doorgetrokken streep als bedoeld in artikel 23 van het RVV 1990 om de bestuurders te verbied zijn voertuig te laten stilstaan:</text:p>
                <text:list text:style-name="id1-3-2-1-1-24-10-3">
                  <text:list-item text:style-override="id1-3-2-1-1-24-10-3-1">
                    <text:number>a.</text:number>
                    <text:p text:style-name="al">aan de westzijde van het doodlopende straatje aan de noordzijde van De Beente ter hoogte van de begraafplaats;</text:p>
                  </text:list-item>
                  <text:list-item text:style-override="id1-3-2-1-1-24-10-3-2">
                    <text:number>b.</text:number>
                    <text:p text:style-name="al">aan beide zijden van De Beente voor het gedeelte ten westen van de Heugemerstraat tot aan het winkelcentrum;</text:p>
                  </text:list-item>
                  <text:list-item text:style-override="id1-3-2-1-1-24-10-3-3">
                    <text:number>c.</text:number>
                    <text:p text:style-name="al">aan de zuidzijde van De Beente gelegen tussen de Termileslaan en de Heugemerstraat.</text:p>
                  </text:list-item>
                </text:list>
              </text:list-item>
            </text:list>
            <text:p text:style-name="al"/>
            <text:p text:style-name="al">
            <text:span text:style-name="nadrukvet">Gelet op:</text:span>
          </text:p>
            <text:list text:style-name="id1-3-2-1-1-27">
              <text:list-item text:style-override="id1-3-2-1-1-27-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27-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27-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27-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27-5">
                <text:number>•</text:number>
                <text:p text:style-name="al">artikel 14 van het BABW, wordt de plaatsing van onderborden, zoals bedoeld in artikel 8, lid 2 en lid 3 van het BABW, in het betrokken verkeersbesluit tot uitdrukking gebracht;</text:p>
              </text:list-item>
              <text:list-item text:style-override="id1-3-2-1-1-27-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66-1" text:style-name="plaatje">
              <text:p text:style-name="illustratie_id1-3-2-1-1-66-1-1"><draw:frame draw:style-name="illustratie_id1-3-2-1-1-66-1-1" text:anchor-type="paragraph" svg:width="153mm" svg:height="82.17735849056602mm"><draw:image xlink:href="Pictures/afb1881000352iffb418c8-0e08-4dd2-b289-bfbf9406a926.pn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6-1-1" style:parent-style-name="Standard">
      <style:paragraph-properties style:line-spacing="0mm" style:text-autospace="none" ofo:line-height="0.001cm"/>
    </style:style>
    <style:style style:family="graphic" style:name="illustratie_id1-3-2-1-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01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instellen parkeerverbod - De Beent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615023</meta:user-defined>
    <meta:user-defined meta:name="OVERHEIDop.verkeersbordcode">WM8</meta:user-defined>
    <dc:language>nl</dc:language>
    <meta:user-defined meta:name="OVERHEIDop.locatietype/OVERHEIDop.gebiedsmarkering">Lijn</meta:user-defined>
    <meta:user-defined meta:name="DC.title">Verkeersmaatregel De Beente</meta:user-defined>
    <meta:user-defined meta:name="DCTERMS.W3CDTF/DCTERMS.available">2026-08-25</meta:user-defined>
    <meta:user-defined meta:name="DCTERMS.W3CDTF/OVERHEIDop.jaargang">2026</meta:user-defined>
    <meta:user-defined meta:name="OVERHEIDop.publicationIssue">400105</meta:user-defined>
    <meta:user-defined meta:name="OVERHEIDop.GmbID/DC.identifier">gmb-2026-400105</meta:user-defined>
    <meta:user-defined meta:name="OVERHEIDop.versieInformatie"/>
  </office:meta>
</office:document-meta>
</file>